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style:font-name="Arial" fo:font-size="16pt" fo:font-weight="bold" style:font-size-asian="16pt" style:font-weight-asian="bold" style:font-size-complex="16pt" style:font-weight-complex="bold"/>
    </style:style>
    <style:style style:name="P2" style:family="paragraph" style:parent-style-name="Standard">
      <style:paragraph-properties fo:text-align="justify" style:justify-single-word="false"/>
      <style:text-properties style:font-name="Arial" fo:font-size="16pt" fo:font-weight="normal" style:font-size-asian="16pt" style:font-weight-asian="normal" style:font-size-complex="16pt" style:font-weight-complex="normal"/>
    </style:style>
    <style:style style:name="P3" style:family="paragraph" style:parent-style-name="Standard">
      <style:paragraph-properties fo:text-align="justify" style:justify-single-word="false"/>
      <style:text-properties style:font-name="Arial" fo:font-size="12pt" fo:font-weight="normal" style:font-size-asian="12pt" style:font-weight-asian="normal" style:font-size-complex="12pt" style:font-weight-complex="normal"/>
    </style:style>
    <style:style style:name="P4" style:family="paragraph" style:parent-style-name="Standard">
      <style:paragraph-properties fo:text-align="justify" style:justify-single-word="false"/>
      <style:text-properties style:font-name="Arial" fo:font-size="12pt" fo:font-weight="bold" style:font-size-asian="12pt" style:font-weight-asian="bold" style:font-size-complex="12pt" style:font-weight-complex="bold"/>
    </style:style>
    <style:style style:name="P5" style:family="paragraph" style:parent-style-name="Standard">
      <style:paragraph-properties fo:text-align="center" style:justify-single-word="false"/>
      <style:text-properties style:font-name="Arial" fo:font-size="16pt" fo:font-weight="bold" style:font-size-asian="16pt" style:font-weight-asian="bold" style:font-size-complex="16pt" style:font-weight-complex="bold"/>
    </style:style>
    <style:style style:name="P6" style:family="paragraph" style:parent-style-name="Standard">
      <style:paragraph-properties fo:text-align="justify" style:justify-single-word="false"/>
      <style:text-properties style:font-name="Arial" fo:font-size="12pt" fo:font-weight="normal" style:font-size-asian="12pt" style:font-weight-asian="normal" style:font-size-complex="12pt" style:font-weight-complex="normal"/>
    </style:style>
    <style:style style:name="P7" style:family="paragraph" style:parent-style-name="Standard" style:list-style-name="L1">
      <style:paragraph-properties fo:text-align="justify" style:justify-single-word="false"/>
      <style:text-properties style:font-name="Arial" fo:font-size="12pt" fo:font-weight="normal" style:font-size-asian="12pt" style:font-weight-asian="normal" style:font-size-complex="12pt" style:font-weight-complex="normal"/>
    </style:style>
    <style:style style:name="P8" style:family="paragraph" style:parent-style-name="Standard" style:list-style-name="L2">
      <style:paragraph-properties fo:text-align="justify" style:justify-single-word="false"/>
      <style:text-properties style:font-name="Arial" fo:font-size="12pt" fo:font-weight="normal" style:font-size-asian="12pt" style:font-weight-asian="normal" style:font-size-complex="12pt" style:font-weight-complex="normal"/>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Kurzzusammenfassung der </text:p>
      <text:p text:style-name="P1">Hygieneregeln für Zuschauer*innen der Spiele beim </text:p>
      <text:p text:style-name="P1">ASV Ellewick – Crosewick e.V.</text:p>
      <text:p text:style-name="P2"/>
      <text:p text:style-name="P4">Abschnitt A: Betreten des Geländes</text:p>
      <text:p text:style-name="P2"/>
      <text:list xml:id="list208166928701048914" text:style-name="L1">
        <text:list-item>
          <text:p text:style-name="P7">Das Vereinsgelände ist nur über den Haupteingang am Schulkamp zu betreten.</text:p>
          <text:p text:style-name="P7"/>
        </text:list-item>
        <text:list-item>
          <text:p text:style-name="P7">Bei Betreten des Vereinsgeländes ist ein Mindestabstand von 1,5 Metern einzuhalten. Eine Mund- und Nasenbedeckung ist mitzuführen und zu tragen. </text:p>
          <text:p text:style-name="P7"/>
        </text:list-item>
        <text:list-item>
          <text:p text:style-name="P7">Das Sportgelände ist frühestens 30 Minuten vor Spielbeginn zu betreten.</text:p>
          <text:p text:style-name="P7"/>
        </text:list-item>
        <text:list-item>
          <text:p text:style-name="P7">Bei Betreten des Sportgeländes sind der vollständige Name, Anschrift und Telefonnummer auf einer bereitgestellten Liste anzugeben und die Richtigkeit der Angaben durch Unterschrift zu bestätigen. Dies dient der Gewährleistung der Rückverfolgbarkeit nach § 2a CoronaSchVO und der Einhaltung der zulässigen Besucherhöchstzahlen von 300 Personen.</text:p>
          <text:p text:style-name="P7"/>
        </text:list-item>
        <text:list-item>
          <text:p text:style-name="P7">Bei Betreten sind die Hände zu desinfizieren.</text:p>
        </text:list-item>
      </text:list>
      <text:p text:style-name="P3"/>
      <text:p text:style-name="P3"/>
      <text:p text:style-name="P4">Abschnitt B: Verhalten auf dem Vereinsgelände</text:p>
      <text:p text:style-name="P3"/>
      <text:list xml:id="list1210348129067843779" text:style-name="L2">
        <text:list-item>
          <text:p text:style-name="P8">Auf dem Vereinsgelände ist eine Mund- und Nasenbedeckung zu tragen. </text:p>
          <text:p text:style-name="P8"/>
        </text:list-item>
        <text:list-item>
          <text:p text:style-name="P8">Bei Betreten geschlossener Räumlichkeiten wie Toiletten ist eine Mund- und Nasenbedeckung zu tragen.</text:p>
          <text:p text:style-name="P8"/>
        </text:list-item>
        <text:list-item>
          <text:p text:style-name="P8">Auf vermeidbare körperliche Kontakte ist zu verzichten.</text:p>
          <text:p text:style-name="P8"/>
        </text:list-item>
        <text:list-item>
          <text:p text:style-name="P8">Die Hust- und Nies-Etikette (Armbeuge oder Einmal-Taschentuch) ist zu beachten.</text:p>
          <text:p text:style-name="P8"/>
        </text:list-item>
        <text:list-item>
          <text:p text:style-name="P8">Getränke werden zur Vermeidung von Begegnungsverkehr vom ehrenamtlichen Personal über einen mobilen Wagen angeboten. </text:p>
          <text:p text:style-name="P8">Ergänzend behält sich der Verein vor, zusätzliche ausgewiesene Kaufstandorte bereitzustellen, wenn dies der Vermeidung von Begegnungsverkehr zuträglich ist.</text:p>
        </text:list-item>
      </text:list>
      <text:p text:style-name="P3"/>
      <text:p text:style-name="P3"/>
      <text:p text:style-name="P4">Abschnitt C: Verlassen des Vereinsgeländes</text:p>
      <text:p text:style-name="P3"/>
      <text:p text:style-name="P3">Das Vereinsgelände ist über die entsprechend ausgewiesenen Ausgänge zu verlassen.</text:p>
      <text:p text:style-name="P3"/>
      <text:p text:style-name="P3"/>
      <text:p text:style-name="P3">Hinweis:</text:p>
      <text:p text:style-name="P3">Die durchgängige Pflicht zum Tragen eines Mund- und Nasenschutzes entspricht der Empfehlung des FLVW und den Vorgaben der CoronaSchVO bei Vorliegen eines Inzidenzwertes &gt;35.</text:p>
      <text:p text:style-name="P3">Abweichungen von der Tragepflicht werden umgehend mit einem Verweis vom Vereinsgelände geahnde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atthias Ottink</meta:initial-creator>
    <meta:creation-date>2020-09-04T22:29:58.29</meta:creation-date>
    <dc:date>2020-10-19T20:50:45.87</dc:date>
    <dc:creator>Matthias Ottink</dc:creator>
    <meta:editing-duration>PT25S</meta:editing-duration>
    <meta:editing-cycles>1</meta:editing-cycles>
    <meta:generator>OpenOffice/4.1.5$Win32 OpenOffice.org_project/415m1$Build-9789</meta:generator>
    <meta:document-statistic meta:table-count="0" meta:image-count="0" meta:object-count="0" meta:page-count="1" meta:paragraph-count="21" meta:word-count="250" meta:character-count="1855"/>
  </office:meta>
</office:document-meta>
</file>